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 gestelde aanvraag voor het verkrijgen van een exploitatievergunning voor de B&amp;B aan Marktstraat 14 te Su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Buiten behandeling laten aanvraag vergunning</text:span>
            </text:span>
          </text:p>
            <text:p text:style-name="last-al">Buiten behandeling gelaten aanvraag exploitatievergunning / Marktstraat 14, 6114 HS te Susteren / Echt-Susteren / bekendgemaakt op 14 augustus 2026 / het verkrijgen van een exploitatievergunning voor de B&amp;B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0204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4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4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dc:language>nl</dc:language>
    <meta:user-defined meta:name="OVERHEIDop.locatietype/OVERHEIDop.gebiedsmarkering">Adres</meta:user-defined>
    <meta:user-defined meta:name="DC.title">Buiten behandeling gestelde aanvraag voor het verkrijgen van een exploitatievergunning voor de B&amp;B aan Marktstraat 14 te Suster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040</meta:user-defined>
    <meta:user-defined meta:name="OVERHEIDop.GmbID/DC.identifier">gmb-2026-402040</meta:user-defined>
    <meta:user-defined meta:name="OVERHEIDop.versieInformatie"/>
  </office:meta>
</office:document-meta>
</file>