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wei 39, 8508 RB Delfstrahuizen: aanvraag omgevingsvergunning voor het bouwen van een garage. (Z.91229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is een omgevingsvergunning aangevraagd voor deze locatie. De aanvraag omvat het bouwen van een garag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3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2298</meta:user-defined>
    <dc:language>nl</dc:language>
    <meta:user-defined meta:name="OVERHEIDop.locatietype/OVERHEIDop.gebiedsmarkering">Punt</meta:user-defined>
    <meta:user-defined meta:name="DC.title">Marwei 39, 8508 RB Delfstrahuizen: aanvraag omgevingsvergunning voor het bouwen van een garage. (Z.912298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36</meta:user-defined>
    <meta:user-defined meta:name="OVERHEIDop.GmbID/DC.identifier">gmb-2026-402036</meta:user-defined>
    <meta:user-defined meta:name="OVERHEIDop.versieInformatie"/>
  </office:meta>
</office:document-meta>
</file>