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ast Pôlle 1 te Rotsterhaule: aanvraag omgevingsvergunning voor het aanleggen van kabels en leidingen . (Z.91223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omgevingsvergunning aangevraagd voor deze locatie. De aanvraag omvat het aanleggen van kabels en leidingen 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231</meta:user-defined>
    <dc:language>nl</dc:language>
    <meta:user-defined meta:name="OVERHEIDop.locatietype/OVERHEIDop.gebiedsmarkering">Punt</meta:user-defined>
    <meta:user-defined meta:name="DC.title">naast Pôlle 1 te Rotsterhaule: aanvraag omgevingsvergunning voor het aanleggen van kabels en leidingen . (Z.912231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35</meta:user-defined>
    <meta:user-defined meta:name="OVERHEIDop.GmbID/DC.identifier">gmb-2026-402035</meta:user-defined>
    <meta:user-defined meta:name="OVERHEIDop.versieInformatie"/>
  </office:meta>
</office:document-meta>
</file>