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terweg 26, 8462 TD Rotstergaast: aanvraag omgevingsvergunning voor het mogelijk maken van horeca binnen de bestaande bebouwing. (Z.91210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8-2026 is een omgevingsvergunning aangevraagd voor deze locatie. De aanvraag omvat het mogelijk maken van horeca binnen de bestaande bebouw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ruimtelijke ordening</meta:user-defined>
    <meta:user-defined meta:name="OVERHEIDop.referentienummer">Z.912108</meta:user-defined>
    <dc:language>nl</dc:language>
    <meta:user-defined meta:name="OVERHEIDop.locatietype/OVERHEIDop.gebiedsmarkering">Punt</meta:user-defined>
    <meta:user-defined meta:name="DC.title">Schoterweg 26, 8462 TD Rotstergaast: aanvraag omgevingsvergunning voor het mogelijk maken van horeca binnen de bestaande bebouwing. (Z.912108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31</meta:user-defined>
    <meta:user-defined meta:name="OVERHEIDop.GmbID/DC.identifier">gmb-2026-402031</meta:user-defined>
    <meta:user-defined meta:name="OVERHEIDop.versieInformatie"/>
  </office:meta>
</office:document-meta>
</file>