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een randprogramma tijdens de kermis aan Versperstraat 8 te Mier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 Versperstraat 8 Mierlo</text:p>
            <text:p text:style-name="common-al">Verzenddatum besluit : 20 augustus 2026</text:p>
            <text:p text:style-name="common-al">Omschrijving :  vergunning voor een randprogramma tijdens de kermis </text:p>
            <text:p text:style-name="common-al">Zaaknummer : 3734468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202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meta:user-defined meta:name="OVERHEIDop.referentienummer">3734468</meta:user-defined>
    <dc:language>nl</dc:language>
    <meta:user-defined meta:name="OVERHEIDop.locatietype/OVERHEIDop.gebiedsmarkering">Adres</meta:user-defined>
    <meta:user-defined meta:name="DC.title">Toestemming voor een randprogramma tijdens de kermis aan Versperstraat 8 te Mierlo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026</meta:user-defined>
    <meta:user-defined meta:name="OVERHEIDop.GmbID/DC.identifier">gmb-2026-402026</meta:user-defined>
    <meta:user-defined meta:name="OVERHEIDop.versieInformatie"/>
  </office:meta>
</office:document-meta>
</file>