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gschaal 2, 8531 NX Lemmer: aanvraag omgevingsvergunning voor het plaatsen van een dakkapel op de achtergevel van de 2e verdieping. (Z.91217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is een omgevingsvergunning aangevraagd voor deze locatie. De aanvraag omvat het plaatsen van een dakkapel op de achtergevel van de 2e verdieping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0202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2170</meta:user-defined>
    <dc:language>nl</dc:language>
    <meta:user-defined meta:name="OVERHEIDop.locatietype/OVERHEIDop.gebiedsmarkering">Punt</meta:user-defined>
    <meta:user-defined meta:name="DC.title">Weegschaal 2, 8531 NX Lemmer: aanvraag omgevingsvergunning voor het plaatsen van een dakkapel op de achtergevel van de 2e verdieping. (Z.912170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23</meta:user-defined>
    <meta:user-defined meta:name="OVERHEIDop.GmbID/DC.identifier">gmb-2026-402023</meta:user-defined>
    <meta:user-defined meta:name="OVERHEIDop.versieInformatie"/>
  </office:meta>
</office:document-meta>
</file>