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ûtsingel 22, 8501 DH Joure: aanvraag omgevingsvergunning voor het realiseren van een berging met veranda. (Z.91229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omgevingsvergunning aangevraagd voor deze locatie. De aanvraag omvat het realiseren van een berging met veranda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2299</meta:user-defined>
    <dc:language>nl</dc:language>
    <meta:user-defined meta:name="OVERHEIDop.locatietype/OVERHEIDop.gebiedsmarkering">Punt</meta:user-defined>
    <meta:user-defined meta:name="DC.title">Bûtsingel 22, 8501 DH Joure: aanvraag omgevingsvergunning voor het realiseren van een berging met veranda. (Z.912299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21</meta:user-defined>
    <meta:user-defined meta:name="OVERHEIDop.GmbID/DC.identifier">gmb-2026-402021</meta:user-defined>
    <meta:user-defined meta:name="OVERHEIDop.versieInformatie"/>
  </office:meta>
</office:document-meta>
</file>