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sfeerverlichting in de periode medio november tot en met medio februari voor een periode van 3 jaar in het centrum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centrum Geldrop</text:p>
            <text:p text:style-name="common-al">Verzenddatum besluit : 20 augustus 2026</text:p>
            <text:p text:style-name="common-al">Omschrijving : ontheffing voor sfeerverlichting in de periode medio november tot en met medio februari voor een periode van 3 jaar. </text:p>
            <text:p text:style-name="common-al">Zaaknummer : 3772041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20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772041</meta:user-defined>
    <dc:language>nl</dc:language>
    <meta:user-defined meta:name="OVERHEIDop.locatietype/OVERHEIDop.gebiedsmarkering">Buurt</meta:user-defined>
    <meta:user-defined meta:name="DC.title">Ontheffing voor sfeerverlichting in de periode medio november tot en met medio februari voor een periode van 3 jaar in het centrum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17</meta:user-defined>
    <meta:user-defined meta:name="OVERHEIDop.GmbID/DC.identifier">gmb-2026-402017</meta:user-defined>
    <meta:user-defined meta:name="OVERHEIDop.versieInformatie"/>
  </office:meta>
</office:document-meta>
</file>