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iligeweg 46 1012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gevelreclame ten behoeve van de winkelfunctie</text:p>
            <text:p text:style-name="common-al">Zaakadres: Heiligeweg 46 1012XS Amsterdam</text:p>
            <text:p text:style-name="common-al">Datum ontvangst: 08-07-2026</text:p>
            <text:p text:style-name="common-al">Zaaknummer: Z2026-030279</text:p>
            <text:p text:style-name="common-al">DSO-nummer: 20260708013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0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279</meta:user-defined>
    <meta:user-defined meta:name="DCTERMS.abstract">plaatsen van gevelreclame ten behoeve van de winkel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iligeweg 46 1012X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15</meta:user-defined>
    <meta:user-defined meta:name="OVERHEIDop.GmbID/DC.identifier">gmb-2026-402015</meta:user-defined>
    <meta:user-defined meta:name="OVERHEIDop.versieInformatie"/>
  </office:meta>
</office:document-meta>
</file>