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realiseren van een terras met overkapping aan Sint Willibrordusplein 2 te Su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urgemeester en wethouders van gemeente Echt-Susteren maken bekend dat zij hebben besloten voor de volgende aanvraag voor een omgevingsvergunning de beslistermijn te verlengen met een termijn van maximaal zes weken:</text:p>
            <text:list text:style-name="id1-3-2-1-1-2">
              <text:list-item text:style-override="id1-3-2-1-1-2-1">
                <text:number>•</text:number>
                <text:p text:style-name="al">Z2026-00009383 / Verlengen beslistermijn / Sint Willibrordusplein 2, 6114 LW te Susteren / Echt-Susteren / bekendgemaakt op 18 augustus 2026 / het realiseren van een terras met overkapping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0201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9383 </meta:user-defined>
    <dc:language>nl</dc:language>
    <meta:user-defined meta:name="OVERHEIDop.locatietype/OVERHEIDop.gebiedsmarkering">Weg</meta:user-defined>
    <meta:user-defined meta:name="DC.title">Verlenging beslistermijn voor het realiseren van een terras met overkapping aan Sint Willibrordusplein 2 te Suster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014</meta:user-defined>
    <meta:user-defined meta:name="OVERHEIDop.GmbID/DC.identifier">gmb-2026-402014</meta:user-defined>
    <meta:user-defined meta:name="OVERHEIDop.versieInformatie"/>
  </office:meta>
</office:document-meta>
</file>