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aalweg 1, 8531 PS Lemmer: aanvraag omgevingsvergunning voor het onderhoud aan de dakbedekking van de machinehal. (Z.91183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-08-2026 is een omgevingsvergunning aangevraagd voor deze locatie. De aanvraag omvat het onderhoud aan de dakbedekking van de machinehal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40201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1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1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11835</meta:user-defined>
    <dc:language>nl</dc:language>
    <meta:user-defined meta:name="OVERHEIDop.locatietype/OVERHEIDop.gebiedsmarkering">Punt</meta:user-defined>
    <meta:user-defined meta:name="DC.title">Gemaalweg 1, 8531 PS Lemmer: aanvraag omgevingsvergunning voor het onderhoud aan de dakbedekking van de machinehal. (Z.911835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13</meta:user-defined>
    <meta:user-defined meta:name="OVERHEIDop.GmbID/DC.identifier">gmb-2026-402013</meta:user-defined>
    <meta:user-defined meta:name="OVERHEIDop.versieInformatie"/>
  </office:meta>
</office:document-meta>
</file>