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Daalseweg 23, 3611AA Oud Zuilen - het vervangen en vergroten van een dakkapel aan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vervangen en vergroten van een dakkapel aan voorzijde van de woning op de locatie Daalseweg 23, 3611AA Oud Zuilen.</text:p>
            <text:p text:style-name="common-al">Datum besluit: 21 augustus 2026</text:p>
            <text:p text:style-name="common-al">Zaaknummer: Z2026-00001615</text:p>
            <text:p text:style-name="common-al">U kunt bezwaar maken tot en met 5 oktober 2026</text:p>
            <text:p text:style-name="common-al">
            <text:span text:style-name="nadrukvet">Inzien</text:span>
          </text:p>
            <text:p text:style-name="common-al">U kunt de documenten met zaaknummer Z2026-00001615 tot 5 oktober 2026 inzien. Dit kan via de knop 'Bekijk documenten' aan de linkerkant van deze pagina, onder het kopje 'Extra informatie'. U kunt ook de link jeleefomgeving.nl/inzien/823214527/a4f9fd76-f677-47f8-a28e-096fd51dac8c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5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4020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15</meta:user-defined>
    <meta:user-defined meta:name="DCTERMS.abstract">Betreft: Beschikking op aanvraag op locatie Daalseweg 23, 3611AA Oud Zuil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Gemeente Stichtse Vecht - Beschikking op aanvraag omgevingsvergunning Daalseweg 23, 3611AA Oud Zuilen - het vervangen en vergroten van een dakkapel aan voorzijde van de woning</meta:user-defined>
    <meta:user-defined meta:name="OVERHEIDop.datumEindeReactietermijn">2026-10-05</meta:user-defined>
    <meta:user-defined meta:name="OVERHEIDop.terinzageleggingBG">https://jeleefomgeving.nl/inzien/823214527/a4f9fd76-f677-47f8-a28e-096fd51dac8c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10</meta:user-defined>
    <meta:user-defined meta:name="OVERHEIDop.GmbID/DC.identifier">gmb-2026-402010</meta:user-defined>
    <meta:user-defined meta:name="OVERHEIDop.versieInformatie"/>
  </office:meta>
</office:document-meta>
</file>