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houden van een silent bingo op 4 september aan Horecaplein te Geldr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 Horecaplein Geldrop</text:p>
            <text:p text:style-name="common-al">Verzenddatum besluit : 20 augustus 2026</text:p>
            <text:p text:style-name="common-al">Omschrijving : vergunning voor het houden van een silent bingo op 4 september tussen 18.00 en 0.00 uur</text:p>
            <text:p text:style-name="common-al">Zaaknummer : 3732755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200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3732755</meta:user-defined>
    <dc:language>nl</dc:language>
    <meta:user-defined meta:name="OVERHEIDop.locatietype/OVERHEIDop.gebiedsmarkering">Woonplaats</meta:user-defined>
    <meta:user-defined meta:name="DC.title">Toestemming voor het houden van een silent bingo op 4 september aan Horecaplein te Geldro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009</meta:user-defined>
    <meta:user-defined meta:name="OVERHEIDop.GmbID/DC.identifier">gmb-2026-402009</meta:user-defined>
    <meta:user-defined meta:name="OVERHEIDop.versieInformatie"/>
  </office:meta>
</office:document-meta>
</file>