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golfplaten van een garagedak aan Molenlaan 49 te Sust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Melding</text:span>
            </text:span>
          </text:p>
            <text:p text:style-name="last-al">Z2026-00011661 / Sloopmelding / Molenlaan 49, 6114 GN te Susteren / Echt-Susteren / bekendgemaakt op 18 augustus 2026 / het verwijderen van asbesthoudende golfplaten van een garagedak / Activiteit: Sloopwerkzaamheden aan bouwwer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0200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11661 </meta:user-defined>
    <dc:language>nl</dc:language>
    <meta:user-defined meta:name="OVERHEIDop.locatietype/OVERHEIDop.gebiedsmarkering">Adres</meta:user-defined>
    <meta:user-defined meta:name="DC.title">Melding voor het verwijderen van asbesthoudende golfplaten van een garagedak aan Molenlaan 49 te Suster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005</meta:user-defined>
    <meta:user-defined meta:name="OVERHEIDop.GmbID/DC.identifier">gmb-2026-402005</meta:user-defined>
    <meta:user-defined meta:name="OVERHEIDop.versieInformatie"/>
  </office:meta>
</office:document-meta>
</file>