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verplaatsbaar uitkijkpunt op het stukje grond op het gebied bij Maasresidentie te Thor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Echt-Susteren maken bekend dat zij de volgende aanvraag voor een omgevingsvergunning hebben ontvangen:</text:p>
            <text:p text:style-name="common-al">Z2026-00011724 / Aanvraag omgevingsvergunning / stukje grond op het gebied bij Maasresidentie Thorn / Maasgouw / ingekomen 19 augustus 2026 / het plaatsen van een verplaatsbaar uitkijkpunt.</text:p>
            <text:p text:style-name="common-al">
            <text:span text:style-name="nadrukvet">
              <text:span text:style-name="nadrukondlijn">Attentie</text:span>
            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common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40199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9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9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0011724 </meta:user-defined>
    <dc:language>nl</dc:language>
    <meta:user-defined meta:name="OVERHEIDop.locatietype/OVERHEIDop.gebiedsmarkering">Woonplaats</meta:user-defined>
    <meta:user-defined meta:name="DC.title">Aanvraag vergunning voor het plaatsen van een verplaatsbaar uitkijkpunt op het stukje grond op het gebied bij Maasresidentie te Thor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1999</meta:user-defined>
    <meta:user-defined meta:name="OVERHEIDop.GmbID/DC.identifier">gmb-2026-401999</meta:user-defined>
    <meta:user-defined meta:name="OVERHEIDop.versieInformatie"/>
  </office:meta>
</office:document-meta>
</file>