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uinkamer, Oudegracht 269, 3511NN Utrecht, GU-Z2026-00568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gracht 269, 3511NN Utrecht</text:p>
            <text:p text:style-name="common-al">GU-Z2026-0056881</text:p>
            <text:p text:style-name="common-al">Toelichting: het bouwen van een tuinkame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9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6881</meta:user-defined>
    <meta:user-defined meta:name="DCTERMS.abstract">Toelichting: het bouwen van een tuinkamer</meta:user-defined>
    <dc:language>nl</dc:language>
    <meta:user-defined meta:name="OVERHEIDop.locatietype/OVERHEIDop.gebiedsmarkering">Vlak</meta:user-defined>
    <meta:user-defined meta:name="DC.title">Verleende Omgevingsvergunning, het bouwen van een tuinkamer, Oudegracht 269, 3511NN Utrecht, GU-Z2026-0056881</meta:user-defined>
    <meta:user-defined meta:name="OVERHEIDop.datumEindeReactietermijn">2026-10-05</meta:user-defined>
    <meta:user-defined meta:name="OVERHEIDop.terinzageleggingBG">https://jeleefomgeving.nl/inzien/002220647/cdef9f2c-8771-4c6f-92a4-4267ab11c1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95</meta:user-defined>
    <meta:user-defined meta:name="OVERHEIDop.GmbID/DC.identifier">gmb-2026-401995</meta:user-defined>
    <meta:user-defined meta:name="OVERHEIDop.versieInformatie"/>
  </office:meta>
</office:document-meta>
</file>