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zwaarschriftencommissie Bloemendaal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Op 15 september 2026 behandelt de bezwaarschriftencommissie van de gemeente Bloemendaal het volgende bezwaar:</text:span> <text:span text:style-name="artikel_kop_label"/> 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19.00 - 19.30 uur - Het bezwaar tegen het besluit van het college van 5 december 2025 tot het afwijzen van uw verzoek tot vernummering van 141 adressen gelegen in de appartementencomplexen aan de Boekenroodeweg 9, 11, 13, 15, 17 en 19 te Aerdenhout</text:p>
            <text:p text:style-name="al"/>
            <text:p text:style-name="al">
            <text:span text:style-name="nadrukcur">Dit is een voorlopige agenda. Voor meer informatie neemt u contact op met het secretariaat van de bezwaarschriftencommissie via het algemene telefoonnummer van de gemeente Bloemendaal: 023 522 5555. Indien u als toehoorder aanwezig wilt zijn bij de behandeling van een bezwaarschrift op een openbare hoorzitting, neem dan contact op met het secretariaat van de bezwaarschriftencommissie voor de mogelijkheden.</text:span>
          </text:p>
            <text:p text:style-name="al"/>
          </text:section>
          <text:section text:name="ondertekening_id1-3-2-3-2"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40198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Bloemendaal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loemendaal</meta:user-defined>
    <meta:user-defined meta:name="OVERHEID.Gemeente/DCTERMS.publisher">Bloemendaal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Gemeente</meta:user-defined>
    <meta:user-defined meta:name="DC.title">Bezwaarschriftencommissie Bloemendaa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87</meta:user-defined>
    <meta:user-defined meta:name="OVERHEIDop.GmbID/DC.identifier">gmb-2026-401987</meta:user-defined>
    <meta:user-defined meta:name="OVERHEIDop.versieInformatie"/>
  </office:meta>
</office:document-meta>
</file>