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huren van kamers in een woning aan Kerkstraat 41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664 / Aanvraag omgevingsvergunning / Kerkstraat 41, 6114 JT te Susteren / Echt-Susteren / ingekomen 17 augustus 2026 / het verhuren van kamers in een woning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19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Z2026-00011664 </meta:user-defined>
    <dc:language>nl</dc:language>
    <meta:user-defined meta:name="OVERHEIDop.locatietype/OVERHEIDop.gebiedsmarkering">Adres</meta:user-defined>
    <meta:user-defined meta:name="DC.title">Aanvraag vergunning voor het verhuren van kamers in een woning aan Kerkstraat 41 te Sust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985</meta:user-defined>
    <meta:user-defined meta:name="OVERHEIDop.GmbID/DC.identifier">gmb-2026-401985</meta:user-defined>
    <meta:user-defined meta:name="OVERHEIDop.versieInformatie"/>
  </office:meta>
</office:document-meta>
</file>