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kappen van een boom aan Vlaskuilseweg 72 te Maria Hoop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de volgende aanvraag voor een omgevingsvergunning hebben ontvangen:</text:p>
            <text:p text:style-name="common-al">Z2026-00011607 / Aanvraag omgevingsvergunning / Vlaskuilseweg 72, 6105 CP te Maria Hoop / Echt-Susteren / ingekomen 17 augustus 2026 / het kappen van een boom.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common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last-al"> 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40198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8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8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meta:user-defined meta:name="OVERHEIDop.referentienummer">Z2026-00011607 </meta:user-defined>
    <dc:language>nl</dc:language>
    <meta:user-defined meta:name="OVERHEIDop.locatietype/OVERHEIDop.gebiedsmarkering">Adres</meta:user-defined>
    <meta:user-defined meta:name="DC.title">Aanvraag vergunning voor het kappen van een boom aan Vlaskuilseweg 72 te Maria Hoop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1980</meta:user-defined>
    <meta:user-defined meta:name="OVERHEIDop.GmbID/DC.identifier">gmb-2026-401980</meta:user-defined>
    <meta:user-defined meta:name="OVERHEIDop.versieInformatie"/>
  </office:meta>
</office:document-meta>
</file>