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kappen en herplanten van een boom, Oudegracht 198, 3511NR Utrecht, GU-Z2026-00512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gracht 198, 3511NR Utrecht</text:p>
            <text:p text:style-name="common-al">GU-Z2026-0051231</text:p>
            <text:p text:style-name="common-al">Toelichting: het kappen en herplanten van een boom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9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51231</meta:user-defined>
    <meta:user-defined meta:name="DCTERMS.abstract">Toelichting: het kappen en herplanten van een boom</meta:user-defined>
    <dc:language>nl</dc:language>
    <meta:user-defined meta:name="OVERHEIDop.locatietype/OVERHEIDop.gebiedsmarkering">Vlak</meta:user-defined>
    <meta:user-defined meta:name="DC.title">Verleende Omgevingsvergunning, het kappen en herplanten van een boom, Oudegracht 198, 3511NR Utrecht, GU-Z2026-0051231</meta:user-defined>
    <meta:user-defined meta:name="OVERHEIDop.datumEindeReactietermijn">2026-10-05</meta:user-defined>
    <meta:user-defined meta:name="OVERHEIDop.terinzageleggingBG">https://jeleefomgeving.nl/inzien/002220647/cac98138-67a2-4813-b241-2a0d94ba5c3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77</meta:user-defined>
    <meta:user-defined meta:name="OVERHEIDop.GmbID/DC.identifier">gmb-2026-401977</meta:user-defined>
    <meta:user-defined meta:name="OVERHEIDop.versieInformatie"/>
  </office:meta>
</office:document-meta>
</file>