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vergroten van het bouwvlak en het bouwen van bedrijfsruimtes, Vleetweg 12, 1619 PR A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4-08-2026 besloten om de beslistermijn voor de aanvraag met zaaknummer CLZ-00001071 voor een omgevingsvergunning voor het vergroten van het bouwvlak en het bouwen van bedrijfsruimtes op locatie Vleetweg 12, 1619 PR Andijk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7">
              <text:list-item text:style-override="id1-3-2-1-1-7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19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1071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vergroten van het bouwvlak en het bouwen van bedrijfsruimtes, Vleetweg 12, 1619 PR And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74</meta:user-defined>
    <meta:user-defined meta:name="OVERHEIDop.GmbID/DC.identifier">gmb-2026-401974</meta:user-defined>
    <meta:user-defined meta:name="OVERHEIDop.versieInformatie"/>
  </office:meta>
</office:document-meta>
</file>