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Rommelmarkt skûtsje Lytse Earnewâldster in Earnewâld op 4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8 augustus 2026 is de volgende melding binnengekomen:</text:p>
            <text:p text:style-name="last-al">Earnewâld, Feantersdyk 8, rommelmarkt bij de jachthaven op 4 september 2026 van 18.00 uur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19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85</meta:user-defined>
    <meta:user-defined meta:name="DCTERMS.abstract">Rommelmarkt skûtsje Lytse Earnewâldster in Earnewâld op 4 september 2026</meta:user-defined>
    <dc:language>nl</dc:language>
    <meta:user-defined meta:name="OVERHEIDop.locatietype/OVERHEIDop.gebiedsmarkering">Punt</meta:user-defined>
    <meta:user-defined meta:name="DC.title">Gemeente Tytsjerksteradiel - melding Rommelmarkt skûtsje Lytse Earnewâldster in Earnewâld op 4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72</meta:user-defined>
    <meta:user-defined meta:name="OVERHEIDop.GmbID/DC.identifier">gmb-2026-401972</meta:user-defined>
    <meta:user-defined meta:name="OVERHEIDop.versieInformatie"/>
  </office:meta>
</office:document-meta>
</file>