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9 bomen aan Verzoeklocatie 2026082400338, de M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2400338, de Moer,</text:span> het kappen van 9 bomen (0809Z2613160 ontvang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9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1316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kappen van 9 bomen aan Verzoeklocatie 2026082400338, de Mo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8</meta:user-defined>
    <meta:user-defined meta:name="OVERHEIDop.GmbID/DC.identifier">gmb-2026-401968</meta:user-defined>
    <meta:user-defined meta:name="OVERHEIDop.versieInformatie"/>
  </office:meta>
</office:document-meta>
</file>