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raaienweg 11, 7331 HV Apeldoorn, het vergroten van een woning (dakopbouw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21-08-2026</text:p>
            <text:p text:style-name="common-al">Zaaknummer:  02006365849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40196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6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6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006365849</meta:user-defined>
    <dc:language>nl</dc:language>
    <meta:user-defined meta:name="OVERHEIDop.locatietype/OVERHEIDop.gebiedsmarkering">Punt</meta:user-defined>
    <meta:user-defined meta:name="DC.title">Aanvraag Omgevingsvergunning Kraaienweg 11, 7331 HV Apeldoorn, het vergroten van een woning (dakopbouw)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964</meta:user-defined>
    <meta:user-defined meta:name="OVERHEIDop.GmbID/DC.identifier">gmb-2026-401964</meta:user-defined>
    <meta:user-defined meta:name="OVERHEIDop.versieInformatie"/>
  </office:meta>
</office:document-meta>
</file>