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Ostadestraat 142-H 1072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het kozijn in de voorgevel op de begane grond met behoud van de bestemming</text:p>
            <text:p text:style-name="common-al">Zaakadres: Van Ostadestraat 142-H 1072TE Amsterdam</text:p>
            <text:p text:style-name="common-al">Datum ontvangst: 22-06-2026</text:p>
            <text:p text:style-name="common-al">Zaaknummer: Z2026-027359</text:p>
            <text:p text:style-name="common-al">DSO-nummer: 202606220168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96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6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6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359</meta:user-defined>
    <meta:user-defined meta:name="DCTERMS.abstract">wijzigen van het kozijn in de voorgevel op de begane grond met behoud van de bestemm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n Ostadestraat 142-H 1072TE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62</meta:user-defined>
    <meta:user-defined meta:name="OVERHEIDop.GmbID/DC.identifier">gmb-2026-401962</meta:user-defined>
    <meta:user-defined meta:name="OVERHEIDop.versieInformatie"/>
  </office:meta>
</office:document-meta>
</file>