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uitvoeren van achterstallig onderhoud en aanpassen van de gevel, Kroonstraat 9, 3511RC Utrecht, GU-Z2026-00525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roonstraat 9, 3511RC Utrecht</text:p>
            <text:p text:style-name="common-al">GU-Z2026-0052582</text:p>
            <text:p text:style-name="common-al">Toelichting: het uitvoeren van achterstallig onderhoud en aanpassen van de gevel</text:p>
            <text:p text:style-name="common-al">Datum besluit: 24 augustus 2026</text:p>
            <text:p text:style-name="common-al">Einddatum bezwaartermijn: 5 oktober 2026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9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2582</meta:user-defined>
    <meta:user-defined meta:name="DCTERMS.abstract">Toelichting: het uitvoeren van achterstallig onderhoud en aanpassen van de gevel</meta:user-defined>
    <dc:language>nl</dc:language>
    <meta:user-defined meta:name="OVERHEIDop.locatietype/OVERHEIDop.gebiedsmarkering">Vlak</meta:user-defined>
    <meta:user-defined meta:name="DC.title">Aanvraag omgevingsvergunning buiten behandeling gelaten, het uitvoeren van achterstallig onderhoud en aanpassen van de gevel, Kroonstraat 9, 3511RC Utrecht, GU-Z2026-005258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61</meta:user-defined>
    <meta:user-defined meta:name="OVERHEIDop.GmbID/DC.identifier">gmb-2026-401961</meta:user-defined>
    <meta:user-defined meta:name="OVERHEIDop.versieInformatie"/>
  </office:meta>
</office:document-meta>
</file>