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, Finistèrelaan 17 5627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18 </text:p>
            <text:p text:style-name="common-al"> Omschrijving: kappen van een boo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inistèrelaan 17 5627TE Eindhoven</text:p>
              </text:list-item>
            </text:list>
            <text:p text:style-name="common-al"> Datum ontvangst: 2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9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118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Ingediende aanvraag omgevingsvergunning: kappen van een boom, Finistèrelaan 17 5627TE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55</meta:user-defined>
    <meta:user-defined meta:name="OVERHEIDop.GmbID/DC.identifier">gmb-2026-401955</meta:user-defined>
    <meta:user-defined meta:name="OVERHEIDop.versieInformatie"/>
  </office:meta>
</office:document-meta>
</file>