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ark Vredehof 11 3762DT Soest, plaatsen van een nieuw bijgebouw bij de rijksmonumentale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op 24-08-2026 een besluit genomen op de aanvraag met zaaknummer 1401188 voor een omgevingsvergunning met buitenplanse afwijkingsmogelijkheden voor het plaatsen van een nieuw bijgebouw bij de rijksmonumentale woning op locatie Park Vredehof 11 3762DT Soest. De vergunning is toegekend en is aan de aanvrager verzonden op 24-08-2026.</text:p>
            <text:p text:style-name="common-al">De aanvraag heeft betrekking op de volgende activiteit(en):</text:p>
            <text:list text:style-name="id1-3-2-1-1-3">
              <text:list-item text:style-override="id1-3-2-1-1-3-1">
                <text:number>-</text:number>
                <text:p text:style-name="al"/>
                <text:p text:style-name="al">Rijksmonumentenactiviteit met betrekking tot een gebouwd of aangelegd monument</text:p>
              </text:list-item>
              <text:list-item text:style-override="id1-3-2-1-1-3-2">
                <text:number>-</text:number>
                <text:p text:style-name="al"/>
                <text:p text:style-name="al">Bouwactiviteit (omgevingspla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19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401188</meta:user-defined>
    <meta:user-defined meta:name="DCTERMS.abstract">plaatsen van een nieuw bijgebouw bij de rijksmonumental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ark Vredehof 11 3762DT Soest, plaatsen van een nieuw bijgebouw bij de rijksmonumentale woning</meta:user-defined>
    <meta:user-defined meta:name="DCTERMS.W3CDTF/DCTERMS.available">2026-08-26</meta:user-defined>
    <meta:user-defined meta:name="DCTERMS.W3CDTF/OVERHEIDop.jaargang">2026</meta:user-defined>
    <meta:user-defined meta:name="OVERHEIDop.publicationIssue">401954</meta:user-defined>
    <meta:user-defined meta:name="OVERHEIDop.GmbID/DC.identifier">gmb-2026-401954</meta:user-defined>
    <meta:user-defined meta:name="OVERHEIDop.versieInformatie"/>
  </office:meta>
</office:document-meta>
</file>