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Hoogeweg 13 (achter op het perceel aan Groeneweg) in Heiloo, het ruimtelijk mogelijk maken van één woning, datum ontvangst 22 augustus 2026 (Z2026-000073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19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7367</meta:user-defined>
    <meta:user-defined meta:name="DCTERMS.abstract">Hoogeweg 13 (achter op het perceel aan Groeneweg) in Heiloo, het ruimtelijk mogelijk maken van één woning, datum ontvangst 22 augustus 2026 (Z2026-00007367)</meta:user-defined>
    <dc:language>nl</dc:language>
    <meta:user-defined meta:name="OVERHEIDop.locatietype/OVERHEIDop.gebiedsmarkering">Punt</meta:user-defined>
    <meta:user-defined meta:name="OVERHEIDop.locatietype/OVERHEIDop.gebiedsmarkering">Vlak</meta:user-defined>
    <meta:user-defined meta:name="DC.title">Gemeente Heiloo, ontvangen aanvraag omgevingsvergunning, Hoogeweg 13 (achter op het perceel aan Groeneweg) in Heiloo, het ruimtelijk mogelijk maken van één woning, datum ontvangst 22 augustus 2026 (Z2026-00007367)</meta:user-defined>
    <meta:user-defined meta:name="DCTERMS.W3CDTF/DCTERMS.available">2026-08-26</meta:user-defined>
    <meta:user-defined meta:name="DCTERMS.W3CDTF/OVERHEIDop.jaargang">2026</meta:user-defined>
    <meta:user-defined meta:name="OVERHEIDop.publicationIssue">401953</meta:user-defined>
    <meta:user-defined meta:name="OVERHEIDop.GmbID/DC.identifier">gmb-2026-401953</meta:user-defined>
    <meta:user-defined meta:name="OVERHEIDop.versieInformatie"/>
  </office:meta>
</office:document-meta>
</file>