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legaliseren van achterzetramen en dubbel glas - Kerkstraat 9, 9801 CN Zuidhorn, Zuidhorn (ZHN00) F 5620</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 augustus 2026 een besluit genomen op de aanvraag met zaaknummer 2026192396 voor het legaliseren van achterzetramen en dubbel glas op locatie Kerkstraat 9, 9801 CN Zuidhorn, Zuidhorn (ZHN00) F 5620. De vergunning is verleend. Het besluit betreft de volgende onderdelen:</text:p>
            <text:p text:style-name="common-al">
            
          </text:p>
            <text:list text:style-name="id1-3-2-1-1-3">
              <text:list-item text:style-override="id1-3-2-1-1-3-1">
                <text:number>•</text:number>
                <text:p text:style-name="al">Rijksmonumentenactiviteit met betrekking tot een gebouwd of aangelegd monument</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9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396</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legaliseren van achterzetramen en dubbel glas - Kerkstraat 9, 9801 CN Zuidhorn, Zuidhorn (ZHN00) F 5620</meta:user-defined>
    <meta:user-defined meta:name="DCTERMS.W3CDTF/DCTERMS.available">2026-08-26</meta:user-defined>
    <meta:user-defined meta:name="DCTERMS.W3CDTF/OVERHEIDop.jaargang">2026</meta:user-defined>
    <meta:user-defined meta:name="OVERHEIDop.publicationIssue">401947</meta:user-defined>
    <meta:user-defined meta:name="OVERHEIDop.GmbID/DC.identifier">gmb-2026-401947</meta:user-defined>
    <meta:user-defined meta:name="OVERHEIDop.versieInformatie"/>
  </office:meta>
</office:document-meta>
</file>