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starten van een pedicuresalon aan huis  aan Grevelingen 40, 5172 AD Kaatsheu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last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Grevelingen 40, 5172 AD Kaatsheuvel,</text:span> het starten van een pedicuresalon aan huis  (0809Z2613159 ontvangen 24-08-2026)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40194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4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4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809Z2613159</meta:user-defined>
    <dc:language>nl</dc:language>
    <meta:user-defined meta:name="OVERHEIDop.locatietype/OVERHEIDop.gebiedsmarkering">Punt</meta:user-defined>
    <meta:user-defined meta:name="DC.title">Aanvraag vergunning voor het starten van een pedicuresalon aan huis  aan Grevelingen 40, 5172 AD Kaatsheuv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44</meta:user-defined>
    <meta:user-defined meta:name="OVERHEIDop.GmbID/DC.identifier">gmb-2026-401944</meta:user-defined>
    <meta:user-defined meta:name="OVERHEIDop.versieInformatie"/>
  </office:meta>
</office:document-meta>
</file>