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Putten Power Run 202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gemeente Putten ontving de aanvraag evenementenvergunning voor Putten Power Run 2027</text:p>
            <text:p text:style-name="al"/>
            <text:p text:style-name="al">Datum: 07 mei 2027.</text:p>
            <text:p text:style-name="al">Tijdstip: 15:00 uur.</text:p>
            <text:p text:style-name="al">Locatie: Fontanusplein 2.</text:p>
            <text:p text:style-name="al"/>
            <text:p text:style-name="al">De aanvraag is geregistreerd onder zaaknummer 2279702. </text:p>
            <text:p text:style-name="al"/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19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79702</meta:user-defined>
    <meta:user-defined meta:name="DCTERMS.abstract">Kennisgeving ontvangst aanvraag evenementenvergunning Putten Power Run 2027</meta:user-defined>
    <dc:language>nl</dc:language>
    <meta:user-defined meta:name="OVERHEIDop.locatietype/OVERHEIDop.gebiedsmarkering">Adres</meta:user-defined>
    <meta:user-defined meta:name="DC.title">Kennisgeving ontvangst aanvraag evenementenvergunning Putten Power Run 202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42</meta:user-defined>
    <meta:user-defined meta:name="OVERHEIDop.GmbID/DC.identifier">gmb-2026-401942</meta:user-defined>
    <meta:user-defined meta:name="OVERHEIDop.versieInformatie"/>
  </office:meta>
</office:document-meta>
</file>