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aggeren van de sloten en aarde aanbrengen op de wal, landgoed Haarzuilens, GU-Z2026-0065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49</text:p>
            <text:p text:style-name="common-al">Toelichting: het baggeren van de sloten en aarde aanbrengen op de wal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9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GU-Z2026-0065049</meta:user-defined>
    <meta:user-defined meta:name="DCTERMS.abstract">Toelichting: het baggeren van de sloten en aarde aanbrengen op de wal</meta:user-defined>
    <dc:language>nl</dc:language>
    <meta:user-defined meta:name="OVERHEIDop.locatietype/OVERHEIDop.gebiedsmarkering">Vlak</meta:user-defined>
    <meta:user-defined meta:name="DC.title">Aanvraag omgevingsvergunning, het baggeren van de sloten en aarde aanbrengen op de wal, landgoed Haarzuilens, GU-Z2026-0065049</meta:user-defined>
    <meta:user-defined meta:name="OVERHEIDop.datumEindeReactietermijn">2026-10-16</meta:user-defined>
    <meta:user-defined meta:name="OVERHEIDop.terinzageleggingBG">https://jeleefomgeving.nl/inzien/002220647/51509cdc-fb93-403d-9520-11d2ae0e44d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38</meta:user-defined>
    <meta:user-defined meta:name="OVERHEIDop.GmbID/DC.identifier">gmb-2026-401938</meta:user-defined>
    <meta:user-defined meta:name="OVERHEIDop.versieInformatie"/>
  </office:meta>
</office:document-meta>
</file>