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980, Botstraat 5 5654N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980 </text:p>
            <text:p text:style-name="common-al"> Omschrijving: interne verbouwing voor woonkamer en keuken om 1 ruimte van te mak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Botstraat 5 5654NL Eindhoven</text:p>
              </text:list-item>
            </text:list>
            <text:p text:style-name="common-al"> Soort aanvraag: Bouwactiviteit (bouwtechnisch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93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980</meta:user-defined>
    <meta:user-defined meta:name="DCTERMS.abstract">interne verbouwing voor woonkamer en keuken om 1 ruimte van te mak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5980, Botstraat 5 5654NL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32</meta:user-defined>
    <meta:user-defined meta:name="OVERHEIDop.GmbID/DC.identifier">gmb-2026-401932</meta:user-defined>
    <meta:user-defined meta:name="OVERHEIDop.versieInformatie"/>
  </office:meta>
</office:document-meta>
</file>