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Schouwen-Duiveland, Strand Renesse, Watersnoodmuseum, Watesnoodsmuseum – Landingsplaats, Watersnoodsmuseum – Dakpannentheater, Brouwershaven, Hatfieldpark en Bewaerschole Heemstede,  Zeeland Nazomerfestival op 28-08-2026, tot en met 05-09-2026 </text:p>
      <text:section text:name="zakelijke-mededeling_id1-3-2" text:style-name="zakelijke-mededeling">
        <text:section text:name="zakelijke-mededeling-tekst_id1-3-2-1" text:style-name="zakelijke-mededeling-tekst">
          <text:section text:name="tekst_id1-3-2-1-1" text:style-name="tekst">
            <text:p text:style-name="common-al">Zaakomschrijving: Zeeland Nazomerfestival op 28 augustus 2026, 29 augustus 2026, 30 augustus 2026, 31 augustus 2026, 1 september 2026, 2 september 2026, 3 september 2026, 4 september 2026 en 5 september 2026Zaaknummer: 1712546Datum beschikking verzonden: 24 augustus 2026</text:p>
            <text:p text:style-name="common-al"/>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40193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3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3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ouwen-Duiveland</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Cultuur en recreatie | Organisatie en beleid</meta:user-defined>
    <meta:user-defined meta:name="OVERHEID.TaxonomieBeleidsagendaDecentraal/OVERHEID.category">Natuur en milieu | Organisatie en beleid</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TaxonomieBeleidsagendaDecentraal/OVERHEID.category">Verkeer | Organisatie en beleid</meta:user-defined>
    <meta:user-defined meta:name="OVERHEIDop.Rubriek/DC.type">evenementenvergunning</meta:user-defined>
    <meta:user-defined meta:name="OVERHEIDop.referentienummer">1728433</meta:user-defined>
    <meta:user-defined meta:name="DCTERMS.abstract">Bekendmaking van Schouwen-Duiveland</meta:user-defined>
    <dc:language>nl</dc:language>
    <meta:user-defined meta:name="OVERHEIDop.locatietype/OVERHEIDop.gebiedsmarkering">Punt</meta:user-defined>
    <meta:user-defined meta:name="DC.title">Verleende evenementenvergunning: Schouwen-Duiveland, Strand Renesse, Watersnoodmuseum, Watesnoodsmuseum – Landingsplaats, Watersnoodsmuseum – Dakpannentheater, Brouwershaven, Hatfieldpark en Bewaerschole Heemstede,  Zeeland Nazomerfestival op 28-08-2026, tot en met 05-09-2026</meta:user-defined>
    <meta:user-defined meta:name="DCTERMS.W3CDTF/DCTERMS.available">2026-08-26</meta:user-defined>
    <meta:user-defined meta:name="DCTERMS.W3CDTF/OVERHEIDop.jaargang">2026</meta:user-defined>
    <meta:user-defined meta:name="OVERHEIDop.publicationIssue">401931</meta:user-defined>
    <meta:user-defined meta:name="OVERHEIDop.GmbID/DC.identifier">gmb-2026-401931</meta:user-defined>
    <meta:user-defined meta:name="OVERHEIDop.versieInformatie"/>
  </office:meta>
</office:document-meta>
</file>