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kappen van twee zuilbeuken (Fagus Dawyck Purple), De Hoge Kei, Hogesteenweg perceel O 2542 Wee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kappen van twee zuilbeuken (Fagus Dawyck Purple) op locatie De Hoge Kei, Hogesteenweg perceel O 2542 Weert .</text:p>
            <text:p text:style-name="common-al">De omgevingsvergunning is geregistreerd onder zaaknummer Z2026-00001934. Het besluit is op 24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40192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934</meta:user-defined>
    <meta:user-defined meta:name="DCTERMS.abstract">Betreft: Besluit op locatie De Hoge Kei, Hogesteenweg perceel O 2542 Weert </meta:user-defined>
    <dc:language>nl</dc:language>
    <meta:user-defined meta:name="OVERHEIDop.locatietype/OVERHEIDop.gebiedsmarkering">Vlak</meta:user-defined>
    <meta:user-defined meta:name="DC.title">Toestemming voor het kappen van twee zuilbeuken (Fagus Dawyck Purple), De Hoge Kei, Hogesteenweg perceel O 2542 Wee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27</meta:user-defined>
    <meta:user-defined meta:name="OVERHEIDop.GmbID/DC.identifier">gmb-2026-401927</meta:user-defined>
    <meta:user-defined meta:name="OVERHEIDop.versieInformatie"/>
  </office:meta>
</office:document-meta>
</file>