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oestaan van wonen binnen de agrarische functie aan Vredenheim 5 te Vredenhei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Afwijken van regels in het omgevingsplan</text:span>
          </text:p>
            <text:list text:style-name="id1-3-2-1-1-3">
              <text:list-item text:style-override="id1-3-2-1-1-3-1">
                <text:number>•</text:number>
                <text:p text:style-name="al">Vredenheim, Vredenheim 5, 9445 XH, wonen binnen de agrarische functie toestaan (ontvangen 11-08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4019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toestaan van wonen binnen de agrarische functie aan Vredenheim 5 te Vredenhei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24</meta:user-defined>
    <meta:user-defined meta:name="OVERHEIDop.GmbID/DC.identifier">gmb-2026-401924</meta:user-defined>
    <meta:user-defined meta:name="OVERHEIDop.versieInformatie"/>
  </office:meta>
</office:document-meta>
</file>