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- Goirle (GLE01) A 2133 (nabij Tilburgseweg 125-125b Goirl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bouwen van een 2-onder-1-kap-woning (nieuwbouw)</text:p>
              </text:list-item>
              <text:list-item text:style-override="id1-3-2-1-1-3-2">
                <text:number>•</text:number>
                <text:p text:style-name="al">locatie: Verzoeklocatie 2026082400637, Goirle (GLE01) A 2133 (nabij Tilburgseweg 125 - 125b Goirle)</text:p>
              </text:list-item>
              <text:list-item text:style-override="id1-3-2-1-1-3-3">
                <text:number>•</text:number>
                <text:p text:style-name="al">ontvangen op: 24-08-2026</text:p>
              </text:list-item>
              <text:list-item text:style-override="id1-3-2-1-1-3-4">
                <text:number>•</text:number>
                <text:p text:style-name="al">zaaknummer: 1061034</text:p>
              </text:list-item>
              <text:list-item text:style-override="id1-3-2-1-1-3-5">
                <text:number>•</text:number>
                <text:p text:style-name="al">activiteiten: Bouwactiviteit (omgevingsplan); Uitweg maken, hebben of veranderen of het gebruik daarvan veranderen; Afwijken van regels in het omgevingsplan</text:p>
              </text:list-item>
            </text:list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9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1034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40191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1061034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Reguliere procedure - Aanvraag vergunning - Goirle (GLE01) A 2133 (nabij Tilburgseweg 125-125b Goirle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18</meta:user-defined>
    <meta:user-defined meta:name="OVERHEIDop.GmbID/DC.identifier">gmb-2026-401918</meta:user-defined>
    <meta:user-defined meta:name="OVERHEIDop.versieInformatie"/>
  </office:meta>
</office:document-meta>
</file>