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agrarisch bedrijfsgebouw aan Topperweg 15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9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1 augustus 2026. De gemeente Barneveld neemt daarover waarschijnlijk binnen 8 weken na 21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19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agrarisch bedrijfsgebouw aan Topperweg 15 Kootwijkerbr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09</meta:user-defined>
    <meta:user-defined meta:name="OVERHEIDop.GmbID/DC.identifier">gmb-2026-401909</meta:user-defined>
    <meta:user-defined meta:name="OVERHEIDop.versieInformatie"/>
  </office:meta>
</office:document-meta>
</file>