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56 bomen aan Verzoeklocatie 2026082400364,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2400364, Kaatsheuvel,</text:span> het kappen van 56 bomen (0809Z2613158 ontvangen 2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9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1315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kappen van 56 bomen aan Verzoeklocatie 2026082400364,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7</meta:user-defined>
    <meta:user-defined meta:name="OVERHEIDop.GmbID/DC.identifier">gmb-2026-401907</meta:user-defined>
    <meta:user-defined meta:name="OVERHEIDop.versieInformatie"/>
  </office:meta>
</office:document-meta>
</file>