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Kootwijkerbroekerweg 53 Kootwijkerbroek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65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19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Kootwijkerbroekerweg 53 Kootwijkerbroek, het verwijderen van asbesthoudend materiaal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04</meta:user-defined>
    <meta:user-defined meta:name="OVERHEIDop.GmbID/DC.identifier">gmb-2026-401904</meta:user-defined>
    <meta:user-defined meta:name="OVERHEIDop.versieInformatie"/>
  </office:meta>
</office:document-meta>
</file>