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Halderbrinkweg 48 A Bennekom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60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90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Halderbrinkweg 48 A Bennekom, het verwijderen van asbesthoudend materiaal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02</meta:user-defined>
    <meta:user-defined meta:name="OVERHEIDop.GmbID/DC.identifier">gmb-2026-401902</meta:user-defined>
    <meta:user-defined meta:name="OVERHEIDop.versieInformatie"/>
  </office:meta>
</office:document-meta>
</file>