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geaccepteerd, Melding, Tromplaan 1 Voorthuizen, het slopen van de woning Tromplaan 1 - 1a en verwijdere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55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190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Niet geaccepteerd, Melding, Tromplaan 1 Voorthuizen, het slopen van de woning Tromplaan 1 - 1a en verwijderen asbesthoudend materiaal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01</meta:user-defined>
    <meta:user-defined meta:name="OVERHEIDop.GmbID/DC.identifier">gmb-2026-401901</meta:user-defined>
    <meta:user-defined meta:name="OVERHEIDop.versieInformatie"/>
  </office:meta>
</office:document-meta>
</file>