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Voerakker 555 Ede, het verwijderen van asbesthoudende gevelplaten appartement 55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554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8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Voerakker 555 Ede, het verwijderen van asbesthoudende gevelplaten appartement 555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99</meta:user-defined>
    <meta:user-defined meta:name="OVERHEIDop.GmbID/DC.identifier">gmb-2026-401899</meta:user-defined>
    <meta:user-defined meta:name="OVERHEIDop.versieInformatie"/>
  </office:meta>
</office:document-meta>
</file>