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lenveld 12 Stroe, bouwmelding risico en borg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48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18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lenveld 12 Stroe, bouwmelding risico en borging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7</meta:user-defined>
    <meta:user-defined meta:name="OVERHEIDop.GmbID/DC.identifier">gmb-2026-401897</meta:user-defined>
    <meta:user-defined meta:name="OVERHEIDop.versieInformatie"/>
  </office:meta>
</office:document-meta>
</file>