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Brakelseweg 40 Wagening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46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4018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Brakelseweg 40 Wageningen, het verwijderen van asbesthoudend materiaa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96</meta:user-defined>
    <meta:user-defined meta:name="OVERHEIDop.GmbID/DC.identifier">gmb-2026-401896</meta:user-defined>
    <meta:user-defined meta:name="OVERHEIDop.versieInformatie"/>
  </office:meta>
</office:document-meta>
</file>