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Bunschoterweg 35 Nijkerk, toepassen van grond vanaf Doornsteeg depot 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44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40189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Bunschoterweg 35 Nijkerk, toepassen van grond vanaf Doornsteeg depot 2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95</meta:user-defined>
    <meta:user-defined meta:name="OVERHEIDop.GmbID/DC.identifier">gmb-2026-401895</meta:user-defined>
    <meta:user-defined meta:name="OVERHEIDop.versieInformatie"/>
  </office:meta>
</office:document-meta>
</file>