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, reguliere procedure, Luntersekade 14 Ederveen, het kappen van 1 el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86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gunningsvrij, reguliere procedure, Luntersekade 14 Ederveen, het kappen van 1 els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0</meta:user-defined>
    <meta:user-defined meta:name="OVERHEIDop.GmbID/DC.identifier">gmb-2026-401890</meta:user-defined>
    <meta:user-defined meta:name="OVERHEIDop.versieInformatie"/>
  </office:meta>
</office:document-meta>
</file>