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Ceintuurbaan 207-1 1074C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eling op de eerste verdieping door middel van constructieve muurdoorbraken met behoud van bestemming daarvan tot één woning</text:p>
            <text:p text:style-name="common-al">Besluit: verleend</text:p>
            <text:p text:style-name="common-al">Besluit verzonden op: 24-08-2026</text:p>
            <text:p text:style-name="common-al">Zaakadres: Ceintuurbaan 207-1 1074CV Amsterdam</text:p>
            <text:p text:style-name="common-al">Zaaknummer: Z2026-015977</text:p>
            <text:p text:style-name="common-al">DSO-nummer: 202604110019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597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88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977</meta:user-defined>
    <meta:user-defined meta:name="DCTERMS.abstract">wijzigen van de indeling op de eerste verdieping door middel van constructieve muurdoorbraken met behoud van bestemming daarvan tot éé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Ceintuurbaan 207-1 1074CV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88</meta:user-defined>
    <meta:user-defined meta:name="OVERHEIDop.GmbID/DC.identifier">gmb-2026-401888</meta:user-defined>
    <meta:user-defined meta:name="OVERHEIDop.versieInformatie"/>
  </office:meta>
</office:document-meta>
</file>