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svrij, reguliere procedure, Meikade 57 A Ederveen, het kappen van 1 esdoorn, 1 sierkers en 1 tamme kastanje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1 augustus 2026</text:p>
            <text:p text:style-name="common-al">Zaaknummer 2026W1700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0188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8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8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gunningsvrij, reguliere procedure, Meikade 57 A Ederveen, het kappen van 1 esdoorn, 1 sierkers en 1 tamme kastanje.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887</meta:user-defined>
    <meta:user-defined meta:name="OVERHEIDop.GmbID/DC.identifier">gmb-2026-401887</meta:user-defined>
    <meta:user-defined meta:name="OVERHEIDop.versieInformatie"/>
  </office:meta>
</office:document-meta>
</file>